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.56627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.38468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依據104學年度第2學期第1次性別平等教育委員會會議決議，本校於105年7月5日於數學樓前方增設懷孕婦女、老人、親子友善優先停車格位。<draw:frame draw:z-index="251658240" draw:style-name="a0" draw:transform="translate(-2.67639in -1.62083in) rotate(-1.5708) translate(1.28194in 3.48958in)" draw:name="圖片 1" text:anchor-type="paragraph" svg:width="5.35278in" svg:height="3.24167in" style:rel-width="scale" style:rel-height="scale"><draw:image xlink:href="media/image1.jpeg" xlink:type="simple" xlink:show="embed" xlink:actuate="onLoad"/><svg:title/><svg:desc>D:\性平業務\性平委員會\104學年度\104-2第1次(1050413)\20160706_095403.jpg</svg:desc></draw:frame><draw:frame draw:z-index="251660288" draw:style-name="a1" draw:transform="translate(-2.68924in -1.62118in) rotate(-1.5708) translate(4.76146in 3.53437in)" draw:name="圖片 3" text:anchor-type="paragraph" svg:width="5.37847in" svg:height="3.24236in" style:rel-width="scale" style:rel-height="scale"><draw:image xlink:href="media/image2.jpeg" xlink:type="simple" xlink:show="embed" xlink:actuate="onLoad"/><svg:title/><svg:desc>D:\性平業務\性平委員會\104學年度\104-2第1次(1050413)\20160706_095433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艾雅 張</dc:creator>
    <meta:creation-date>2026-06-03T02:54:00Z</meta:creation-date>
    <dc:date>2026-06-03T02:54:00Z</dc:date>
    <meta:template xlink:href="Normal.dotm" xlink:type="simple"/>
    <meta:editing-cycles>2</meta:editing-cycles>
    <meta:editing-duration>PT0S</meta:editing-duration>
    <meta:document-statistic meta:page-count="1" meta:paragraph-count="1" meta:word-count="10" meta:character-count="69" meta:row-count="1" meta:non-whitespace-character-count="60"/>
  </office:meta>
</office:document-meta>
</file>